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line-height="0.3472in" fo:margin-left="-0.196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" style:parent-style-name="內文" style:family="paragraph">
      <style:paragraph-properties fo:margin-bottom="0.125in" fo:line-height="0.2777in"/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2777in" fo:margin-left="-0.196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line-height="0.2777in" fo:margin-left="0.2916in" fo:text-indent="-0.2916in">
        <style:tab-stops/>
      </style:paragraph-properties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P20" style:parent-style-name="內文" style:family="paragraph">
      <style:paragraph-properties fo:line-height="0.2777in" fo:margin-left="0.2916in" fo:text-indent="-0.2916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P22" style:parent-style-name="內文" style:family="paragraph">
      <style:paragraph-properties fo:line-height="0.2777in" fo:margin-left="0.2916in" fo:text-indent="-0.2916in">
        <style:tab-stops/>
      </style:paragraph-properties>
    </style:style>
    <style:style style:name="T2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P25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P26" style:parent-style-name="內文" style:family="paragraph">
      <style:paragraph-properties fo:margin-top="0.1256in" fo:line-height="0.2777in" fo:margin-left="-0.1972in" fo:text-indent="0.00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7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margin-bottom="0.125in" fo:line-height="0.2777in" fo:margin-left="0.2916in" fo:text-indent="-0.2916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2777in" fo:margin-left="-0.1972in" fo:text-indent="0.00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3" style:parent-style-name="內文" style:family="paragraph">
      <style:paragraph-properties style:text-autospace="none" fo:line-height="0.2777in"/>
    </style:style>
    <style:style style:name="T3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font-size-complex="14pt" fo:language="zh" fo:country="TW"/>
    </style:style>
    <style:style style:name="P36" style:parent-style-name="內文" style:family="paragraph">
      <style:paragraph-properties style:text-autospace="none" fo:line-height="0.2777in"/>
    </style:style>
    <style:style style:name="T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38" style:parent-style-name="預設段落字型" style:family="text">
      <style:text-properties style:font-name="標楷體" style:font-name-asian="標楷體" style:font-name-complex="標楷體" fo:color="#808080" style:letter-kerning="false" fo:font-size="10pt" style:font-size-asian="10pt" style:font-size-complex="14pt" fo:language="zh" fo:country="TW"/>
    </style:style>
    <style:style style:name="P39" style:parent-style-name="內文" style:family="paragraph">
      <style:paragraph-properties style:text-autospace="none" fo:line-height="0.2777in"/>
    </style:style>
    <style:style style:name="T4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font-size-complex="14pt" fo:language="zh" fo:country="TW"/>
    </style:style>
    <style:style style:name="T4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font-size-complex="14pt" fo:language="zh" fo:country="TW"/>
    </style:style>
    <style:style style:name="T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1pt" style:font-size-asian="11pt" style:font-size-complex="14pt" fo:language="zh" fo:country="TW"/>
    </style:style>
    <style:style style:name="P46" style:parent-style-name="內文" style:family="paragraph">
      <style:paragraph-properties style:text-autospace="none" fo:line-height="0.2777in"/>
    </style:style>
    <style:style style:name="T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49" style:parent-style-name="預設段落字型" style:family="text">
      <style:text-properties style:font-name="標楷體" style:font-name-asian="標楷體" style:font-name-complex="標楷體" fo:color="#808080" style:letter-kerning="false" fo:font-size="10pt" style:font-size-asian="10pt" style:font-size-complex="14pt" fo:language="zh" fo:country="TW"/>
    </style:style>
    <style:style style:name="P50" style:parent-style-name="內文" style:family="paragraph">
      <style:paragraph-properties style:text-autospace="none" fo:line-height="0.2777in" fo:margin-left="-0.196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P52" style:parent-style-name="內文" style:family="paragraph">
      <style:paragraph-properties fo:line-height="0.2777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0.2777in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4pt"/>
    </style:style>
    <style:style style:name="P60" style:parent-style-name="內文" style:family="paragraph">
      <style:paragraph-properties style:text-autospace="none" fo:line-height="0.2777in" fo:margin-left="0.2916in" fo:text-indent="-0.3902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63" style:parent-style-name="預設段落字型" style:family="text">
      <style:text-properties style:font-name="標楷體" style:font-name-asian="標楷體" style:font-name-complex="標楷體" style:font-weight-complex="bold" style:letter-kerning="false" fo:font-size="14pt" style:font-size-asian="14pt" style:font-size-complex="14pt" fo:language="zh" fo:country="TW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P65" style:parent-style-name="內文" style:family="paragraph">
      <style:paragraph-properties style:text-autospace="none" fo:line-height="0.2777in" fo:margin-left="0.2916in" fo:text-indent="-0.3902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style:font-weight-complex="bold" style:letter-kerning="false" fo:font-size="14pt" style:font-size-asian="14pt" style:font-size-complex="14pt" fo:language="zh" fo:country="TW"/>
    </style:style>
    <style:style style:name="T6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T68" style:parent-style-name="預設段落字型" style:family="text">
      <style:text-properties style:font-name="標楷體" style:font-name-asian="標楷體" style:font-name-complex="標楷體" style:font-weight-complex="bold" style:letter-kerning="false" fo:font-size="14pt" style:font-size-asian="14pt" style:font-size-complex="14pt" fo:language="zh" fo:country="TW"/>
    </style:style>
    <style:style style:name="P69" style:parent-style-name="內文" style:family="paragraph">
      <style:paragraph-properties style:text-autospace="none" fo:line-height="0.2777in" fo:margin-left="0.2916in" fo:text-indent="-0.3902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fo:language="zh" fo:country="TW"/>
    </style:style>
    <style:style style:name="P70" style:parent-style-name="內文" style:family="paragraph">
      <style:paragraph-properties fo:margin-top="0.1277in" fo:line-height="0.2777in" fo:margin-left="-0.1972in" fo:text-indent="0.00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1" style:parent-style-name="內文" style:family="paragraph">
      <style:paragraph-properties fo:line-height="0.2777in" fo:margin-left="-0.1972in" fo:text-indent="0.0041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4pt"/>
    </style:style>
    <style:style style:name="P76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margin-bottom="0.125in" fo:line-height="0.2777in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line-height="0.2777in" fo:margin-left="-0.1972in" fo:text-indent="0.00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85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6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margin-bottom="0.125in" fo:line-height="0.2777in" fo:margin-left="0.2916in" fo:text-indent="-0.2916in">
        <style:tab-stops/>
      </style:paragraph-properties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paragraph-properties fo:line-height="0.2777in" fo:margin-left="-0.1972in" fo:text-indent="0.00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5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6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9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bottom="0.125in" fo:line-height="0.2777in" fo:margin-left="0.2916in" fo:text-indent="-0.2916in">
        <style:tab-stops/>
      </style:paragraph-properties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line-height="0.2777in" fo:margin-left="-0.1972in" fo:text-indent="0.004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03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4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line-height="0.2777in" fo:margin-left="4.5694in" fo:text-indent="-4.56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bottom="0.125in"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bottom="0.125in" fo:line-height="0.2777in" fo:margin-left="0.2916in" fo:text-indent="-0.2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fo:margin-bottom="0.125in" fo:line-height="0.2777in" fo:margin-left="0.2916in" fo:text-indent="-0.2916in">
        <style:tab-stops/>
      </style:paragraph-properties>
    </style:style>
    <style:style style:name="P111" style:parent-style-name="內文" style:family="paragraph">
      <style:paragraph-properties fo:margin-bottom="0.125in" fo:line-height="0.2777in" fo:margin-left="-0.196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2" style:parent-style-name="內文" style:family="paragraph">
      <style:paragraph-properties fo:line-height="0.2777in" fo:margin-left="-0.1965in">
        <style:tab-stops/>
      </style:paragraph-properties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6" style:parent-style-name="內文" style:family="paragraph">
      <style:paragraph-properties fo:line-height="0.2777in" fo:margin-left="-0.1965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1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line-height="0.2777in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24" style:parent-style-name="內文" style:family="paragraph">
      <style:paragraph-properties fo:margin-bottom="0.125in" fo:line-height="0.2777in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text-align="center" fo:margin-left="-0.4916in">
        <style:tab-stops/>
      </style:paragraph-properties>
    </style:style>
    <style:style style:name="P12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P128" style:parent-style-name="內文" style:family="paragraph">
      <style:text-properties style:font-name="標楷體" style:font-name-asian="標楷體" fo:font-size="14pt" style:font-size-asian="14pt"/>
    </style:style>
    <style:style style:name="P129" style:parent-style-name="內文" style:family="paragraph">
      <style:text-properties style:font-name="標楷體" style:font-name-asian="標楷體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T131" style:parent-style-name="超連結" style:family="text">
      <style:text-properties style:font-name="標楷體" style:font-name-asian="標楷體" style:use-window-font-color="true" fo:font-size="14pt" style:font-size-asian="14pt" style:text-underline-type="none"/>
    </style:style>
    <style:style style:name="T132" style:parent-style-name="超連結" style:family="text">
      <style:text-properties style:font-name="標楷體" style:font-name-asian="標楷體" style:use-window-font-color="true" fo:font-size="14pt" style:font-size-asian="14pt" style:text-underline-type="none"/>
    </style:style>
    <style:style style:name="T133" style:parent-style-name="超連結" style:family="text">
      <style:text-properties style:font-name="標楷體" style:font-name-asian="標楷體" style:use-window-font-color="true" fo:font-size="14pt" style:font-size-asian="14pt" style:text-underline-type="none"/>
    </style:style>
    <style:style style:name="T134" style:parent-style-name="超連結" style:family="text">
      <style:text-properties style:font-name="標楷體" style:font-name-asian="標楷體" style:use-window-font-color="true" fo:font-size="14pt" style:font-size-asian="14pt" style:text-underline-type="none"/>
    </style:style>
    <style:style style:name="T135" style:parent-style-name="超連結" style:family="text">
      <style:text-properties style:font-name="標楷體" style:font-name-asian="標楷體" style:use-window-font-color="true" fo:font-size="14pt" style:font-size-asian="14pt" style:text-underline-type="none"/>
    </style:style>
    <style:style style:name="P136" style:parent-style-name="內文" style:family="paragraph">
      <style:text-properties style:font-name="標楷體" style:font-name-asian="標楷體" fo:font-size="14pt" style:font-size-asian="14pt"/>
    </style:style>
    <style:style style:name="P137" style:parent-style-name="內文" style:family="paragraph">
      <style:text-properties style:font-name="標楷體" style:font-name-asian="標楷體" fo:font-size="14pt" style:font-size-asian="14pt"/>
    </style:style>
    <style:style style:name="P138" style:parent-style-name="內文" style:family="paragraph">
      <style:text-properties style:font-name="標楷體" style:font-name-asian="標楷體" fo:font-size="14pt" style:font-size-asian="14pt"/>
    </style:style>
    <style:style style:name="T139" style:parent-style-name="預設段落字型" style:family="text">
      <style:text-properties style:font-name="標楷體" style:font-name-asian="標楷體" fo:font-size="14pt" style:font-size-asian="14pt"/>
    </style:style>
    <style:style style:name="T140" style:parent-style-name="預設段落字型" style:family="text">
      <style:text-properties style:font-name="標楷體" style:font-name-asian="標楷體" fo:font-size="14pt" style:font-size-asian="14pt"/>
    </style:style>
    <style:style style:name="T141" style:parent-style-name="預設段落字型" style:family="text">
      <style:text-properties style:font-name="標楷體" style:font-name-asian="標楷體" fo:font-size="14pt" style:font-size-asian="14pt"/>
    </style:style>
    <style:style style:name="P142" style:parent-style-name="內文" style:family="paragraph">
      <style:text-properties style:font-name="標楷體" style:font-name-asian="標楷體" fo:font-size="14pt" style:font-size-asian="14pt"/>
    </style:style>
    <style:style style:name="P143" style:parent-style-name="內文" style:family="paragraph">
      <style:text-properties style:font-name="標楷體" style:font-name-asian="標楷體" fo:font-weight="bold" style:font-weight-asian="bold"/>
    </style:style>
    <style:style style:name="P144" style:parent-style-name="內文" style:family="paragraph">
      <style:text-properties style:font-name="標楷體" style:font-name-asian="標楷體" fo:font-weight="bold" style:font-weight-asian="bold"/>
    </style:style>
    <style:style style:name="T145" style:parent-style-name="預設段落字型" style:family="text">
      <style:text-properties style:font-name="標楷體" style:font-name-asian="標楷體" fo:font-weight="bold" style:font-weight-asian="bold"/>
    </style:style>
    <style:style style:name="T146" style:parent-style-name="預設段落字型" style:family="text">
      <style:text-properties style:font-name="標楷體" style:font-name-asian="標楷體" fo:font-weight="bold" style:font-weight-asian="bold"/>
    </style:style>
    <style:style style:name="T147" style:parent-style-name="預設段落字型" style:family="text">
      <style:text-properties style:font-name="標楷體" style:font-name-asian="標楷體" fo:font-weight="bold" style:font-weight-asian="bold" fo:color="#808080"/>
    </style:style>
    <style:style style:name="P148" style:parent-style-name="內文" style:family="paragraph">
      <style:text-properties style:font-name="標楷體" style:font-name-asian="標楷體" fo:font-weight="bold" style:font-weight-asian="bold"/>
    </style:style>
    <style:style style:name="P149" style:parent-style-name="內文" style:family="paragraph">
      <style:text-properties style:font-name="標楷體" style:font-name-asian="標楷體" fo:font-weight="bold" style:font-weight-asian="bold"/>
    </style:style>
    <style:style style:name="T150" style:parent-style-name="預設段落字型" style:family="text">
      <style:text-properties style:font-name="標楷體" style:font-name-asian="標楷體" fo:font-weight="bold" style:font-weight-asian="bold"/>
    </style:style>
    <style:style style:name="T151" style:parent-style-name="預設段落字型" style:family="text">
      <style:text-properties style:font-name="標楷體" style:font-name-asian="標楷體" fo:font-weight="bold" style:font-weight-asian="bold"/>
    </style:style>
    <style:style style:name="T152" style:parent-style-name="預設段落字型" style:family="text">
      <style:text-properties style:font-name="標楷體" style:font-name-asian="標楷體" fo:font-weight="bold" style:font-weight-asian="bold" fo:color="#808080"/>
    </style:style>
    <style:style style:name="P153" style:parent-style-name="內文" style:family="paragraph">
      <style:text-properties style:font-name="標楷體" style:font-name-asian="標楷體" fo:font-weight="bold" style:font-weight-asian="bold"/>
    </style:style>
    <style:style style:name="P154" style:parent-style-name="內文" style:family="paragraph">
      <style:text-properties style:font-name="標楷體" style:font-name-asian="標楷體" fo:font-weight="bold" style:font-weight-asian="bold"/>
    </style:style>
    <style:style style:name="P155" style:parent-style-name="內文" style:family="paragraph">
      <style:text-properties style:font-name="標楷體" style:font-name-asian="標楷體" fo:font-weight="bold" style:font-weight-asian="bold"/>
    </style:style>
    <style:style style:name="T156" style:parent-style-name="預設段落字型" style:family="text">
      <style:text-properties style:font-name="標楷體" style:font-name-asian="標楷體" fo:font-weight="bold" style:font-weight-asian="bold"/>
    </style:style>
    <style:style style:name="T157" style:parent-style-name="預設段落字型" style:family="text">
      <style:text-properties style:font-name="標楷體" style:font-name-asian="標楷體" fo:font-weight="bold" style:font-weight-asian="bold"/>
    </style:style>
    <style:style style:name="T158" style:parent-style-name="預設段落字型" style:family="text">
      <style:text-properties style:font-name="標楷體" style:font-name-asian="標楷體" fo:font-weight="bold" style:font-weight-asian="bold" fo:color="#808080"/>
    </style:style>
    <style:style style:name="T159" style:parent-style-name="預設段落字型" style:family="text">
      <style:text-properties style:font-name="標楷體" style:font-name-asian="標楷體" fo:font-weight="bold" style:font-weight-asian="bold"/>
    </style:style>
    <style:style style:name="T160" style:parent-style-name="預設段落字型" style:family="text">
      <style:text-properties style:font-name="標楷體" style:font-name-asian="標楷體" fo:font-weight="bold" style:font-weight-asian="bold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南投縣政府文化局演藝廳前臺管理及舞臺設備技術需求表<text:s/></text:p>
      <text:p text:style-name="P4">一、演出基本資訊</text:p>
      <text:p text:style-name="P5">1.節目名稱：</text:p>
      <text:p text:style-name="P6">2.主辦單位：</text:p>
      <text:p text:style-name="P7">3.演出團體：</text:p>
      <text:p text:style-name="P8">4.節目分類：□自製 <text:s/>□合辦 <text:s/>□外租</text:p>
      <text:p text:style-name="P9">5.裝台日期時間：＿＿月＿＿日＿＿時＿＿分</text:p>
      <text:p text:style-name="P10">6.演出日期時間：＿＿月＿＿日＿＿時＿＿分 <text:s text:c="2"/></text:p>
      <text:p text:style-name="P11">7.填表日期：＿＿月＿＿日</text:p>
      <text:p text:style-name="P12">二、演出前準備事項</text:p>
      <text:p text:style-name="P13">1.劇場工作時間為08:00~12:00、13:30~17:30，如有佔用中午休息時間工作</text:p>
      <text:p text:style-name="P14"><text:s text:c="2"/>12:00~13:30或因演出裝台須使用1800~2100時段需事先提出申請且經本局同意</text:p>
      <text:p text:style-name="P15"><text:s text:c="2"/>後方可施行，另請於演出前2週提供劇場流程表。</text:p>
      <text:p text:style-name="P16">2.請向參與演職人員及配合單位廠商宣導注意安全，並自行辦理雇主保險。</text:p>
      <text:p text:style-name="P17"><text:span text:style-name="T18">3.</text:span><text:span text:style-name="T19">演藝廳內禁止帶食物及飲食，請團隊協助宣導。</text:span></text:p>
      <text:p text:style-name="P20"><text:span text:style-name="T21">4.考量安全嚴禁觀眾上舞台。</text:span></text:p>
      <text:p text:style-name="P22"><text:span text:style-name="T23">5</text:span><text:span text:style-name="T24">.演出人員不進觀眾席、不開放上台獻花、探班致意、現場簽名、劇場內禁飲食(除</text:span></text:p>
      <text:p text:style-name="P25"><text:s text:c="2"/>開水)，會客請於本局廣場或門廳。</text:p>
      <text:p text:style-name="P26">三、節目時間</text:p>
      <text:p text:style-name="P27">開演時間：＿＿時＿＿分。 <text:s text:c="3"/>結束時間：＿＿時＿＿分。</text:p>
      <text:p text:style-name="P28">上 半 場：＿＿＿＿＿分鐘。</text:p>
      <text:p text:style-name="P29">中場休息：＿＿＿＿＿分鐘。 <text:s/>□無中場休息。</text:p>
      <text:p text:style-name="P30"><text:span text:style-name="T31">下 半 場：＿＿＿＿＿分鐘。 <text:s text:c="2"/>總計＿＿＿＿＿分鐘(含中場休息) 。</text:span></text:p>
      <text:p text:style-name="P32">四、前臺及場內服務</text:p>
      <text:p text:style-name="P33"><text:span text:style-name="T34">1.□現場提供購票</text:span><text:span text:style-name="T35">(本場館提供1張桌子、2張椅子、網路系統供團隊售票作業)</text:span></text:p>
      <text:p text:style-name="P36"><text:span text:style-name="T37">2.週邊商品佈置 □不需要 □需要，販買品項: <text:s text:c="8"/></text:span><text:span text:style-name="T38">(請詳細列出販賣品項)</text:span></text:p>
      <text:p text:style-name="P39"><text:span text:style-name="T40"><draw:connector draw:type="line" svg:x1="3.99583in" svg:y1="0.03056in" svg:x2="7.20556in" svg:y2="0.03056in" draw:z-index="251659264" draw:id="id0" draw:style-name="a0" draw:name="AutoShape 2" text:anchor-type="paragraph"><svg:title/><svg:desc/></draw:connector></text:span><text:span text:style-name="T41"><text:s text:c="2"/></text:span><text:span text:style-name="T42">桌子＿＿＿張</text:span><text:span text:style-name="T43">(本場館9張)</text:span><text:span text:style-name="T44">、塑膠椅 ＿＿＿張</text:span><text:span text:style-name="T45">(本場館48張)</text:span></text:p>
      <text:p text:style-name="P46"><text:span text:style-name="T47"><draw:connector draw:type="line" svg:x1="4.04306in" svg:y1="0.26042in" svg:x2="6.45139in" svg:y2="0.26042in" draw:z-index="251660288" draw:id="id1" draw:style-name="a1" draw:name="AutoShape 3" text:anchor-type="paragraph"><svg:title/><svg:desc/></draw:connector></text:span><text:span text:style-name="T48">3.本次演出發放 □節目單 □節目冊 <text:s/>□其他: <text:s text:c="4"/></text:span><text:span text:style-name="T49">(請詳細列出販賣品項)</text:span></text:p>
      <text:p text:style-name="P50"><text:span text:style-name="T51"><text:s text:c="2"/>4.前臺佈置時間 □上午( <text:s/>: <text:s/>) <text:s/>□下午( <text:s/>: <text:s/>) <text:s/>□不需佈置</text:span></text:p>
      <text:p text:style-name="P52"><text:span text:style-name="T53">5.觀眾進場時間為＿＿時＿＿分</text:span><text:span text:style-name="T54">(演出後30分鐘不得入場)</text:span><text:span text:style-name="T55">。</text:span></text:p>
      <text:p text:style-name="P56">6.演出中觀眾 □開放拍照 □不開放拍照(僅供本局攝影同仁紀錄)</text:p>
      <text:p text:style-name="P57"><text:span text:style-name="T58">7.團隊拍照於 □彩排 □演出進行中</text:span><text:span text:style-name="T59">(請以定點拍攝勿移動)</text:span></text:p>
      <text:p text:style-name="P60"><text:span text:style-name="T61"><text:s/>8.</text:span><text:span text:style-name="T62">□開演後遲到觀眾由</text:span><text:span text:style-name="T63">二樓進場</text:span><text:span text:style-name="T64">(請備註遲到進場時間點或開放隨機入場由本場館志工帶位)</text:span></text:p>
      <text:p text:style-name="P65"><text:span text:style-name="T66"><text:s/>9.</text:span><text:span text:style-name="T67">□</text:span><text:span text:style-name="T68">演出中不開放二樓，從三樓進場</text:span></text:p>
      <text:p text:style-name="P69"><text:s/>10.□開演後遲到觀眾中場休息才可入場</text:p>
      <text:soft-page-break/>
      <text:p text:style-name="P70">五、場內攝影</text:p>
      <text:p text:style-name="P71"><text:span text:style-name="T72"><draw:connector draw:type="line" svg:x1="1.95833in" svg:y1="0.26875in" svg:x2="2.90208in" svg:y2="0.26875in" draw:z-index="251661312" draw:id="id2" draw:style-name="a2" draw:name="AutoShape 4" text:anchor-type="paragraph"><svg:title/><svg:desc/></draw:connector></text:span><text:span text:style-name="T73"><text:s text:c="2"/></text:span><text:span text:style-name="T74">1.團隊所需攝影證數量 <text:s text:c="9"/>張</text:span><text:span text:style-name="T75">(包含拍照人員、攝影人員)</text:span></text:p>
      <text:p text:style-name="P76">2.於觀眾席架設攝影機 <text:s/>□無 <text:s text:c="3"/>□有 <text:s text:c="3"/>座位席＿＿排＿＿號位。</text:p>
      <text:p text:style-name="P77">3.於觀眾席架設控制桌 <text:s/>□無 <text:s text:c="3"/>□有 <text:s text:c="3"/>座位席＿＿排＿＿號位。</text:p>
      <text:p text:style-name="P78">4.於觀眾席架設字幕機 <text:s/>□無 <text:s text:c="3"/>□有 <text:s text:c="3"/>座位席＿＿排＿＿號位。</text:p>
      <text:p text:style-name="P79">5.錄影申請人就本場錄影錄音保證具有權利或經權利人授權實施，如有侵害他人權利 <text:s/></text:p>
      <text:p text:style-name="P80"><text:s text:c="2"/>之情事者，由申請人負全部責任，與場地管理單位無涉。</text:p>
      <text:p text:style-name="P81">6.申請單位負責人：</text:p>
      <text:p text:style-name="P82">7.錄影廠商：</text:p>
      <text:p text:style-name="P83">8.其他特殊需求：</text:p>
      <text:p text:style-name="P84">六、舞台設備使用</text:p>
      <text:p text:style-name="P85">1.舞台使用　　　　　□全場　　□半場 <text:s text:c="4"/></text:p>
      <text:p text:style-name="P86">2.舞蹈地板膠　　　　□使用　　□不使用</text:p>
      <text:p text:style-name="P87">3.音效反射板　　　　□使用　　□不使用</text:p>
      <text:p text:style-name="P88">4.演奏椅(77張)　　　□使用　　□不使用 <text:s text:c="4"/>數量＿＿＿＿＿張</text:p>
      <text:p text:style-name="P89">5.合唱台(5座) 　　　□使用　　□不使用 <text:s text:c="4"/>數量＿＿＿＿＿座</text:p>
      <text:p text:style-name="P90">6.指揮台　　　　　　□使用　　□不使用</text:p>
      <text:p text:style-name="P91">7.演出結束後之拆台工作預估時間＿＿＿＿＿分鐘。</text:p>
      <text:p text:style-name="P92"><text:span text:style-name="T93">8.其他特殊使用說明：＿＿＿＿＿</text:span></text:p>
      <text:p text:style-name="P94">七、音響設備使用</text:p>
      <text:p text:style-name="P95">1.音響系統 <text:s text:c="11"/>□使用 <text:s text:c="3"/>□不使用</text:p>
      <text:p text:style-name="P96">2.音響系統副控系統 <text:s text:c="3"/>□使用 <text:s text:c="3"/>□不使用</text:p>
      <text:p text:style-name="P97">3.無線麥克風 <text:s text:c="9"/>□使用 <text:s text:c="3"/>□不使用</text:p>
      <text:p text:style-name="P98">4.舞台監聽喇叭（固定）□使用 <text:s text:c="3"/>□不使用</text:p>
      <text:p text:style-name="P99">5.外加音響廠商：</text:p>
      <text:p text:style-name="P100"><text:span text:style-name="T101">6.其他特殊需求：</text:span></text:p>
      <text:p text:style-name="P102">八、燈光設備使用</text:p>
      <text:p text:style-name="P103">1.外接電力 <text:s text:c="12"/>□使用 <text:s text:c="3"/>□不使用</text:p>
      <text:p text:style-name="P104">2.燈光控制室 <text:s text:c="10"/>□使用 <text:s text:c="3"/>□不使用</text:p>
      <text:p text:style-name="P105">3.側燈架 <text:s text:c="14"/>□使用 <text:s text:c="3"/>□不使用</text:p>
      <text:p text:style-name="P106">4.調燈梯 <text:s text:c="14"/>□使用 <text:s text:c="3"/>□不使用</text:p>
      <text:p text:style-name="P107">5.外加燈光廠商：</text:p>
      <text:p text:style-name="P108">6.其他特殊需求：</text:p>
      <text:p text:style-name="P109"/>
      <text:p text:style-name="P110"/>
      <text:soft-page-break/>
      <text:p text:style-name="P111">九、後台設備及休息室</text:p>
      <text:p text:style-name="P112"><text:span text:style-name="T113"><text:s text:c="2"/>1.演員休息化妝室 <text:s text:c="11"/>□使用 <text:s text:c="3"/>□不使用</text:span></text:p>
      <text:p text:style-name="P114">2.其他特殊需求：</text:p>
      <text:p text:style-name="P115"/>
      <text:p text:style-name="P116">十、演出單位當日後台負責人員</text:p>
      <text:p text:style-name="P117">姓名：<text:s/></text:p>
      <text:p text:style-name="P118">電話：</text:p>
      <text:p text:style-name="P119">手機：<text:s/></text:p>
      <text:p text:style-name="P120"><text:span text:style-name="T121">演出單位當日前台行政負責人</text:span></text:p>
      <text:p text:style-name="P122">姓名：</text:p>
      <text:p text:style-name="P123">電話：</text:p>
      <text:p text:style-name="P124"><text:span text:style-name="T125">手機：</text:span></text:p>
      <text:p text:style-name="P126"/>
      <text:p text:style-name="P127">*表單請於演出前兩週回傳至以下各負責人，並務必來電確認，謝謝!</text:p>
      <text:p text:style-name="P128"/>
      <text:p text:style-name="P129">舞臺監督-曾先生049-2231191分機503、505 <text:s/></text:p>
      <text:p text:style-name="內文"><text:span text:style-name="T130">Email:</text:span><text:a xlink:href="mailto:tyk@mail.nthcc.gov.tw" office:target-frame-name="_top" xlink:show="replace"><text:span text:style-name="T131">tyk@</text:span><text:bookmark-start text:name="_Hlt61525410"/><text:span text:style-name="T132">m</text:span><text:bookmark-end text:name="_Hlt61525410"/><text:span text:style-name="T133">ail.nt</text:span><text:bookmark-start text:name="_Hlt61525405"/><text:span text:style-name="T134">h</text:span><text:bookmark-end text:name="_Hlt61525405"/><text:span text:style-name="T135">cc.gov.tw</text:span></text:a></text:p>
      <text:p text:style-name="P136">傳真:049-2248297</text:p>
      <text:p text:style-name="P137"/>
      <text:p text:style-name="P138">前臺行政-涂先生049-2231191分機502 <text:s text:c="4"/></text:p>
      <text:p text:style-name="內文"><text:span text:style-name="T139">Emai:</text:span><text:span text:style-name="T140">cct530314</text:span><text:span text:style-name="T141">@gmail.com</text:span><text:s/></text:p>
      <text:p text:style-name="P142">傳真:049-2248297</text:p>
      <text:p text:style-name="內文"><draw:connector draw:type="line" svg:x1="-0.01181in" svg:y1="0.23264in" svg:x2="6.90625in" svg:y2="0.19514in" draw:z-index="251662336" draw:id="id3" draw:style-name="a3" draw:name="AutoShape 7" text:anchor-type="paragraph"><svg:title/><svg:desc/></draw:connector></text:p>
      <text:p text:style-name="內文"/>
      <text:p text:style-name="P143">表單填寫完成請於下方簽名，回傳確認：</text:p>
      <text:p text:style-name="P144"/>
      <text:p text:style-name="內文"><text:span text:style-name="T145"><draw:custom-shape svg:x="1.26528in" svg:y="0.1in" svg:width="2.075in" svg:height="0.56736in" draw:z-index="251663360" draw:id="id4" draw:style-name="a4" draw:name="Rectangle 8" text:anchor-type="paragraph"><svg:title/><svg:desc/><text:p text:style-name="內文"><text:span text:style-name="T146"><text:s text:c="4"/></text:span><text:span text:style-name="T147">日期/簽名蓋章</text:span></text:p><draw:enhanced-geometry draw:type="non-primitive" svg:viewBox="0 0 21600 21600" draw:enhanced-path="M 0 0 L 21600 0 21600 21600 0 21600 Z N"/></draw:custom-shape></text:span></text:p>
      <text:p text:style-name="P148">團隊負責人：<text:s/></text:p>
      <text:p text:style-name="P149"/>
      <text:p text:style-name="內文"><text:span text:style-name="T150"><draw:custom-shape svg:x="1.32778in" svg:y="0.19861in" svg:width="2.075in" svg:height="0.56736in" draw:z-index="251664384" draw:id="id5" draw:style-name="a5" draw:name="Rectangle 9" text:anchor-type="paragraph"><svg:title/><svg:desc/><text:p text:style-name="內文"><text:span text:style-name="T151"><text:s text:c="4"/></text:span><text:span text:style-name="T152">日期/簽名蓋章</text:span></text:p><draw:enhanced-geometry draw:type="non-primitive" svg:viewBox="0 0 21600 21600" draw:enhanced-path="M 0 0 L 21600 0 21600 21600 0 21600 Z N"/></draw:custom-shape></text:span></text:p>
      <text:p text:style-name="P153">團隊舞台監督：</text:p>
      <text:p text:style-name="P154"/>
      <text:p text:style-name="P155"/>
      <text:p text:style-name="內文"><text:span text:style-name="T156"><draw:custom-shape svg:x="1.32778in" svg:y="0.06806in" svg:width="2.075in" svg:height="0.67986in" draw:z-index="251665408" draw:id="id6" draw:style-name="a6" draw:name="Rectangle 10" text:anchor-type="paragraph"><svg:title/><svg:desc/><text:p text:style-name="內文"><text:span text:style-name="T157"><text:s text:c="4"/></text:span><text:span text:style-name="T158">日期/簽名蓋章</text:span></text:p><draw:enhanced-geometry draw:type="non-primitive" svg:viewBox="0 0 21600 21600" draw:enhanced-path="M 0 0 L 21600 0 21600 21600 0 21600 Z N"/></draw:custom-shape></text:span></text:p>
      <text:p text:style-name="內文"><text:span text:style-name="T159">團隊前台負責人</text:span><text:span text:style-name="T160">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195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南投縣政府文化局演藝廳設備技術需求表</dc:title>
    <meta:initial-creator>www</meta:initial-creator>
    <dc:creator>陳冠詔</dc:creator>
    <meta:creation-date>2026-01-21T08:04:00Z</meta:creation-date>
    <dc:date>2026-01-21T08:04:00Z</dc:date>
    <meta:print-date>2021-01-27T07:28:00Z</meta:print-date>
    <meta:template xlink:href="Normal" xlink:type="simple"/>
    <meta:editing-cycles>2</meta:editing-cycles>
    <meta:editing-duration>PT0S</meta:editing-duration>
    <meta:document-statistic meta:page-count="3" meta:paragraph-count="4" meta:word-count="306" meta:character-count="2049" meta:row-count="14" meta:non-whitespace-character-count="1747"/>
  </office:meta>
</office:document-meta>
</file>